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2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5" table:number-columns-repeated="16377" table:default-cell-style-name="ce10"/>
        <table:table-row table:style-name="ro1">
          <table:table-cell office:value-type="string" table:number-columns-spanned="7" table:number-rows-spanned="1" table:style-name="ce9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1">
            <text:p>№</text:p>
          </table:table-cell>
          <table:table-cell office:value-type="string" table:style-name="ce12">
            <text:p>АОКС-36/2026/000510</text:p>
          </table:table-cell>
          <table:table-cell table:number-columns-repeated="4" table:style-name="ce10"/>
          <table:table-cell office:value-type="string" table:style-name="ce12">
            <text:p>31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(номер акта)</text:p>
          </table:table-cell>
          <table:covered-table-cell/>
          <table:table-cell table:number-columns-repeated="4" table:style-name="ce13"/>
          <table:table-cell office:value-type="string" table:style-name="ce13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7">
            <text:p>ГБУ ВО «ЦГКО ВО»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16">
            <text:p>1.1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27" table:style-name="ce16">
            <text:p>127</text:p>
          </table:table-cell>
          <table:table-cell table:number-columns-repeated="16377"/>
        </table:table-row>
        <table:table-row table:style-name="ro5">
          <table:table-cell office:value-type="string" table:style-name="ce17">
            <text:p>1.2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65" table:style-name="ce17">
            <text:p>265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2" table:number-rows-spanned="1" table:style-name="ce3">
            <text:p>Кадастровый номер</text:p>
          </table:table-cell>
          <table:covered-table-cell/>
          <table:table-cell office:value-type="string" table:style-name="ce1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2" table:number-rows-spanned="1" table:style-name="ce2">
            <text:p>36:01:0000000:2888</text:p>
          </table:table-cell>
          <table:covered-table-cell/>
          <table:table-cell office:value-type="float" office:value="554800.9" table:style-name="ce20">
            <text:p>554800,9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2" table:number-rows-spanned="1" table:style-name="ce2">
            <text:p>36:01:0210002:68</text:p>
          </table:table-cell>
          <table:covered-table-cell/>
          <table:table-cell office:value-type="float" office:value="544639.82999999996" table:style-name="ce20">
            <text:p>544639,83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2" table:number-rows-spanned="1" table:style-name="ce2">
            <text:p>36:01:0300015:27</text:p>
          </table:table-cell>
          <table:covered-table-cell/>
          <table:table-cell office:value-type="float" office:value="555889.53" table:style-name="ce20">
            <text:p>555889,53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2" table:number-rows-spanned="1" table:style-name="ce2">
            <text:p>36:02:0000000:1013</text:p>
          </table:table-cell>
          <table:covered-table-cell/>
          <table:table-cell office:value-type="float" office:value="3485006.25" table:style-name="ce20">
            <text:p>3485006,25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2" table:number-rows-spanned="1" table:style-name="ce2">
            <text:p>36:02:0000000:6718</text:p>
          </table:table-cell>
          <table:covered-table-cell/>
          <table:table-cell office:value-type="float" office:value="249820.01" table:style-name="ce20">
            <text:p>249820,01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2" table:number-rows-spanned="1" table:style-name="ce2">
            <text:p>36:02:2400010:308</text:p>
          </table:table-cell>
          <table:covered-table-cell/>
          <table:table-cell office:value-type="float" office:value="4595423.16" table:style-name="ce20">
            <text:p>4595423,1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2" table:number-rows-spanned="1" table:style-name="ce2">
            <text:p>36:02:2400010:311</text:p>
          </table:table-cell>
          <table:covered-table-cell/>
          <table:table-cell office:value-type="float" office:value="849638.76" table:style-name="ce20">
            <text:p>849638,7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2" table:number-rows-spanned="1" table:style-name="ce2">
            <text:p>36:02:5400026:234</text:p>
          </table:table-cell>
          <table:covered-table-cell/>
          <table:table-cell office:value-type="float" office:value="93824.1" table:style-name="ce20">
            <text:p>93824,1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2" table:number-rows-spanned="1" table:style-name="ce2">
            <text:p>36:02:5400026:235</text:p>
          </table:table-cell>
          <table:covered-table-cell/>
          <table:table-cell office:value-type="float" office:value="1363.96" table:style-name="ce20">
            <text:p>1363,9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2" table:number-rows-spanned="1" table:style-name="ce2">
            <text:p>36:03:3500006:280</text:p>
          </table:table-cell>
          <table:covered-table-cell/>
          <table:table-cell office:value-type="float" office:value="49066.76" table:style-name="ce20">
            <text:p>49066,7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2" table:number-rows-spanned="1" table:style-name="ce2">
            <text:p>36:03:3500008:278</text:p>
          </table:table-cell>
          <table:covered-table-cell/>
          <table:table-cell office:value-type="float" office:value="90380.92" table:style-name="ce20">
            <text:p>90380,9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2" table:number-rows-spanned="1" table:style-name="ce2">
            <text:p>36:04:0102053:4171</text:p>
          </table:table-cell>
          <table:covered-table-cell/>
          <table:table-cell office:value-type="float" office:value="1420599.84" table:style-name="ce20">
            <text:p>1420599,8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2" table:number-rows-spanned="1" table:style-name="ce2">
            <text:p>36:05:0100128:12</text:p>
          </table:table-cell>
          <table:covered-table-cell/>
          <table:table-cell office:value-type="float" office:value="381803.52000000002" table:style-name="ce20">
            <text:p>381803,5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2" table:number-rows-spanned="1" table:style-name="ce2">
            <text:p>36:05:0100211:14</text:p>
          </table:table-cell>
          <table:covered-table-cell/>
          <table:table-cell office:value-type="float" office:value="167763.84" table:style-name="ce20">
            <text:p>167763,8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2" table:number-rows-spanned="1" table:style-name="ce2">
            <text:p>36:06:0100015:473</text:p>
          </table:table-cell>
          <table:covered-table-cell/>
          <table:table-cell office:value-type="float" office:value="49254.1" table:style-name="ce20">
            <text:p>49254,1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2" table:number-rows-spanned="1" table:style-name="ce2">
            <text:p>36:06:0300001:10</text:p>
          </table:table-cell>
          <table:covered-table-cell/>
          <table:table-cell office:value-type="float" office:value="650640" table:style-name="ce20">
            <text:p>65064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2" table:number-rows-spanned="1" table:style-name="ce2">
            <text:p>36:07:0000000:1040</text:p>
          </table:table-cell>
          <table:covered-table-cell/>
          <table:table-cell office:value-type="float" office:value="469195" table:style-name="ce20">
            <text:p>469195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2" table:number-rows-spanned="1" table:style-name="ce2">
            <text:p>36:07:0100033:447</text:p>
          </table:table-cell>
          <table:covered-table-cell/>
          <table:table-cell office:value-type="float" office:value="335457.36" table:style-name="ce20">
            <text:p>335457,3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2" table:number-rows-spanned="1" table:style-name="ce2">
            <text:p>36:07:6100003:48</text:p>
          </table:table-cell>
          <table:covered-table-cell/>
          <table:table-cell office:value-type="float" office:value="395192.12" table:style-name="ce20">
            <text:p>395192,1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2" table:number-rows-spanned="1" table:style-name="ce2">
            <text:p>36:07:6700015:650</text:p>
          </table:table-cell>
          <table:covered-table-cell/>
          <table:table-cell office:value-type="float" office:value="431247.21" table:style-name="ce20">
            <text:p>431247,21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2" table:number-rows-spanned="1" table:style-name="ce2">
            <text:p>36:07:7000012:231</text:p>
          </table:table-cell>
          <table:covered-table-cell/>
          <table:table-cell office:value-type="float" office:value="1105440" table:style-name="ce20">
            <text:p>110544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2" table:number-rows-spanned="1" table:style-name="ce2">
            <text:p>36:09:0000000:251</text:p>
          </table:table-cell>
          <table:covered-table-cell/>
          <table:table-cell office:value-type="float" office:value="168566412.19999999" table:style-name="ce20">
            <text:p>168566412,2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2" table:number-rows-spanned="1" table:style-name="ce2">
            <text:p>36:09:2200028:265</text:p>
          </table:table-cell>
          <table:covered-table-cell/>
          <table:table-cell office:value-type="float" office:value="448680.8" table:style-name="ce20">
            <text:p>448680,8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2" table:number-rows-spanned="1" table:style-name="ce2">
            <text:p>36:09:4100005:431</text:p>
          </table:table-cell>
          <table:covered-table-cell/>
          <table:table-cell office:value-type="float" office:value="4851637.4800000004" table:style-name="ce20">
            <text:p>4851637,4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2" table:number-rows-spanned="1" table:style-name="ce2">
            <text:p>36:09:4400003:327</text:p>
          </table:table-cell>
          <table:covered-table-cell/>
          <table:table-cell office:value-type="float" office:value="724771" table:style-name="ce20">
            <text:p>724771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2" table:number-rows-spanned="1" table:style-name="ce2">
            <text:p>36:10:1000076:13</text:p>
          </table:table-cell>
          <table:covered-table-cell/>
          <table:table-cell office:value-type="float" office:value="285747.27" table:style-name="ce20">
            <text:p>285747,27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2" table:number-rows-spanned="1" table:style-name="ce2">
            <text:p>36:11:0100011:83</text:p>
          </table:table-cell>
          <table:covered-table-cell/>
          <table:table-cell office:value-type="float" office:value="63183.360000000001" table:style-name="ce20">
            <text:p>63183,3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2" table:number-rows-spanned="1" table:style-name="ce2">
            <text:p>36:13:0900002:480</text:p>
          </table:table-cell>
          <table:covered-table-cell/>
          <table:table-cell office:value-type="float" office:value="256682.25" table:style-name="ce20">
            <text:p>256682,25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2" table:number-rows-spanned="1" table:style-name="ce2">
            <text:p>36:14:0610007:13</text:p>
          </table:table-cell>
          <table:covered-table-cell/>
          <table:table-cell office:value-type="float" office:value="169816.24" table:style-name="ce20">
            <text:p>169816,2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2" table:number-rows-spanned="1" table:style-name="ce2">
            <text:p>36:14:0680002:9</text:p>
          </table:table-cell>
          <table:covered-table-cell/>
          <table:table-cell office:value-type="float" office:value="37786035.039999999" table:style-name="ce20">
            <text:p>37786035,0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2" table:number-rows-spanned="1" table:style-name="ce2">
            <text:p>36:16:0101027:361</text:p>
          </table:table-cell>
          <table:covered-table-cell/>
          <table:table-cell office:value-type="float" office:value="1151913.6000000001" table:style-name="ce20">
            <text:p>1151913,6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2" table:number-rows-spanned="1" table:style-name="ce2">
            <text:p>36:16:0102010:6592</text:p>
          </table:table-cell>
          <table:covered-table-cell/>
          <table:table-cell office:value-type="float" office:value="255426.16" table:style-name="ce20">
            <text:p>255426,1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2" table:number-rows-spanned="1" table:style-name="ce2">
            <text:p>36:16:0102010:6593</text:p>
          </table:table-cell>
          <table:covered-table-cell/>
          <table:table-cell office:value-type="float" office:value="603872.64" table:style-name="ce20">
            <text:p>603872,6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2" table:number-rows-spanned="1" table:style-name="ce2">
            <text:p>36:16:0102015:3684</text:p>
          </table:table-cell>
          <table:covered-table-cell/>
          <table:table-cell office:value-type="float" office:value="115047.32" table:style-name="ce20">
            <text:p>115047,3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2" table:number-rows-spanned="1" table:style-name="ce2">
            <text:p>36:16:0401005:413</text:p>
          </table:table-cell>
          <table:covered-table-cell/>
          <table:table-cell office:value-type="float" office:value="143147.98000000001" table:style-name="ce20">
            <text:p>143147,9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2" table:number-rows-spanned="1" table:style-name="ce2">
            <text:p>36:16:0401005:414</text:p>
          </table:table-cell>
          <table:covered-table-cell/>
          <table:table-cell office:value-type="float" office:value="175079.32" table:style-name="ce20">
            <text:p>175079,3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2" table:number-rows-spanned="1" table:style-name="ce2">
            <text:p>36:16:0601006:1077</text:p>
          </table:table-cell>
          <table:covered-table-cell/>
          <table:table-cell office:value-type="float" office:value="231565.6" table:style-name="ce20">
            <text:p>231565,6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2" table:number-rows-spanned="1" table:style-name="ce2">
            <text:p>36:16:0601006:1078</text:p>
          </table:table-cell>
          <table:covered-table-cell/>
          <table:table-cell office:value-type="float" office:value="215025.2" table:style-name="ce20">
            <text:p>215025,2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2" table:number-rows-spanned="1" table:style-name="ce2">
            <text:p>36:16:0601006:1079</text:p>
          </table:table-cell>
          <table:covered-table-cell/>
          <table:table-cell office:value-type="float" office:value="206755" table:style-name="ce20">
            <text:p>206755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2" table:number-rows-spanned="1" table:style-name="ce2">
            <text:p>36:16:0601006:1080</text:p>
          </table:table-cell>
          <table:covered-table-cell/>
          <table:table-cell office:value-type="float" office:value="206755" table:style-name="ce20">
            <text:p>206755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2" table:number-rows-spanned="1" table:style-name="ce2">
            <text:p>36:16:0601011:190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2" table:number-rows-spanned="1" table:style-name="ce2">
            <text:p>36:16:0901021:631</text:p>
          </table:table-cell>
          <table:covered-table-cell/>
          <table:table-cell office:value-type="float" office:value="81446.33" table:style-name="ce20">
            <text:p>81446,33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2" table:number-rows-spanned="1" table:style-name="ce2">
            <text:p>36:16:0901021:632</text:p>
          </table:table-cell>
          <table:covered-table-cell/>
          <table:table-cell office:value-type="float" office:value="39405" table:style-name="ce20">
            <text:p>39405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2" table:number-rows-spanned="1" table:style-name="ce2">
            <text:p>36:16:1101006:205</text:p>
          </table:table-cell>
          <table:covered-table-cell/>
          <table:table-cell office:value-type="float" office:value="1591080" table:style-name="ce20">
            <text:p>159108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2" table:number-rows-spanned="1" table:style-name="ce2">
            <text:p>36:16:2101001:5955</text:p>
          </table:table-cell>
          <table:covered-table-cell/>
          <table:table-cell office:value-type="float" office:value="298843" table:style-name="ce20">
            <text:p>298843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2" table:number-rows-spanned="1" table:style-name="ce2">
            <text:p>36:16:2101001:5956</text:p>
          </table:table-cell>
          <table:covered-table-cell/>
          <table:table-cell office:value-type="float" office:value="219034.34" table:style-name="ce20">
            <text:p>219034,3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2" table:number-rows-spanned="1" table:style-name="ce2">
            <text:p>36:16:2101001:5957</text:p>
          </table:table-cell>
          <table:covered-table-cell/>
          <table:table-cell office:value-type="float" office:value="171571.04" table:style-name="ce20">
            <text:p>171571,0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2" table:number-rows-spanned="1" table:style-name="ce2">
            <text:p>36:16:2101001:5958</text:p>
          </table:table-cell>
          <table:covered-table-cell/>
          <table:table-cell office:value-type="float" office:value="214815.38" table:style-name="ce20">
            <text:p>214815,3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2" table:number-rows-spanned="1" table:style-name="ce2">
            <text:p>36:16:5429001:21</text:p>
          </table:table-cell>
          <table:covered-table-cell/>
          <table:table-cell office:value-type="float" office:value="175844.2" table:style-name="ce20">
            <text:p>175844,2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2" table:number-rows-spanned="1" table:style-name="ce2">
            <text:p>36:16:5429001:229</text:p>
          </table:table-cell>
          <table:covered-table-cell/>
          <table:table-cell office:value-type="float" office:value="123127.06" table:style-name="ce20">
            <text:p>123127,0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2" table:number-rows-spanned="1" table:style-name="ce2">
            <text:p>36:17:0800017:76</text:p>
          </table:table-cell>
          <table:covered-table-cell/>
          <table:table-cell office:value-type="float" office:value="196536" table:style-name="ce20">
            <text:p>196536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2" table:number-rows-spanned="1" table:style-name="ce2">
            <text:p>36:17:7300005:435</text:p>
          </table:table-cell>
          <table:covered-table-cell/>
          <table:table-cell office:value-type="float" office:value="135695.04000000001" table:style-name="ce20">
            <text:p>135695,0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2" table:number-rows-spanned="1" table:style-name="ce2">
            <text:p>36:17:7300005:436</text:p>
          </table:table-cell>
          <table:covered-table-cell/>
          <table:table-cell office:value-type="float" office:value="240985.52" table:style-name="ce20">
            <text:p>240985,5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2" table:number-rows-spanned="1" table:style-name="ce2">
            <text:p>36:18:0000000:6901</text:p>
          </table:table-cell>
          <table:covered-table-cell/>
          <table:table-cell office:value-type="float" office:value="706390.96" table:style-name="ce20">
            <text:p>706390,9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2" table:number-rows-spanned="1" table:style-name="ce2">
            <text:p>36:18:0000000:6902</text:p>
          </table:table-cell>
          <table:covered-table-cell/>
          <table:table-cell office:value-type="float" office:value="373013.52" table:style-name="ce20">
            <text:p>373013,5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2" table:number-rows-spanned="1" table:style-name="ce2">
            <text:p>36:18:0200001:442</text:p>
          </table:table-cell>
          <table:covered-table-cell/>
          <table:table-cell office:value-type="float" office:value="119060" table:style-name="ce20">
            <text:p>11906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2" table:number-rows-spanned="1" table:style-name="ce2">
            <text:p>36:18:5500014:410</text:p>
          </table:table-cell>
          <table:covered-table-cell/>
          <table:table-cell office:value-type="float" office:value="216268.44" table:style-name="ce20">
            <text:p>216268,4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2" table:number-rows-spanned="1" table:style-name="ce2">
            <text:p>36:18:5500015:628</text:p>
          </table:table-cell>
          <table:covered-table-cell/>
          <table:table-cell office:value-type="float" office:value="144997.68" table:style-name="ce20">
            <text:p>144997,6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2" table:number-rows-spanned="1" table:style-name="ce2">
            <text:p>36:19:0104009:298</text:p>
          </table:table-cell>
          <table:covered-table-cell/>
          <table:table-cell office:value-type="float" office:value="608020.86" table:style-name="ce20">
            <text:p>608020,8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2" table:number-rows-spanned="1" table:style-name="ce2">
            <text:p>36:20:0100044:7</text:p>
          </table:table-cell>
          <table:covered-table-cell/>
          <table:table-cell office:value-type="float" office:value="362792.96000000002" table:style-name="ce20">
            <text:p>362792,9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2" table:number-rows-spanned="1" table:style-name="ce2">
            <text:p>36:20:4300003:88</text:p>
          </table:table-cell>
          <table:covered-table-cell/>
          <table:table-cell office:value-type="float" office:value="328239.23" table:style-name="ce20">
            <text:p>328239,23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2" table:number-rows-spanned="1" table:style-name="ce2">
            <text:p>36:21:2000002:242</text:p>
          </table:table-cell>
          <table:covered-table-cell/>
          <table:table-cell office:value-type="float" office:value="217887.68" table:style-name="ce20">
            <text:p>217887,6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2" table:number-rows-spanned="1" table:style-name="ce2">
            <text:p>36:21:2000002:243</text:p>
          </table:table-cell>
          <table:covered-table-cell/>
          <table:table-cell office:value-type="float" office:value="295840.32" table:style-name="ce20">
            <text:p>295840,3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2" table:number-rows-spanned="1" table:style-name="ce2">
            <text:p>36:21:4700009:30</text:p>
          </table:table-cell>
          <table:covered-table-cell/>
          <table:table-cell office:value-type="float" office:value="269006.21999999997" table:style-name="ce20">
            <text:p>269006,2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2" table:number-rows-spanned="1" table:style-name="ce2">
            <text:p>36:22:0300011:9</text:p>
          </table:table-cell>
          <table:covered-table-cell/>
          <table:table-cell office:value-type="float" office:value="414596.32" table:style-name="ce20">
            <text:p>414596,3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2" table:number-rows-spanned="1" table:style-name="ce2">
            <text:p>36:22:2800020:40</text:p>
          </table:table-cell>
          <table:covered-table-cell/>
          <table:table-cell office:value-type="float" office:value="116249.56" table:style-name="ce20">
            <text:p>116249,5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2" table:number-rows-spanned="1" table:style-name="ce2">
            <text:p>36:23:0400002:438</text:p>
          </table:table-cell>
          <table:covered-table-cell/>
          <table:table-cell office:value-type="float" office:value="407750" table:style-name="ce20">
            <text:p>40775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2" table:number-rows-spanned="1" table:style-name="ce2">
            <text:p>36:25:0600007:646</text:p>
          </table:table-cell>
          <table:covered-table-cell/>
          <table:table-cell office:value-type="float" office:value="842758.8" table:style-name="ce20">
            <text:p>842758,8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2" table:number-rows-spanned="1" table:style-name="ce2">
            <text:p>36:25:3600007:587</text:p>
          </table:table-cell>
          <table:covered-table-cell/>
          <table:table-cell office:value-type="float" office:value="152229" table:style-name="ce20">
            <text:p>152229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2" table:number-rows-spanned="1" table:style-name="ce2">
            <text:p>36:25:3600007:588</text:p>
          </table:table-cell>
          <table:covered-table-cell/>
          <table:table-cell office:value-type="float" office:value="137731" table:style-name="ce20">
            <text:p>137731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2" table:number-rows-spanned="1" table:style-name="ce2">
            <text:p>36:25:3700003:97</text:p>
          </table:table-cell>
          <table:covered-table-cell/>
          <table:table-cell office:value-type="float" office:value="3293980" table:style-name="ce20">
            <text:p>329398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2" table:number-rows-spanned="1" table:style-name="ce2">
            <text:p>36:25:6927000:2253</text:p>
          </table:table-cell>
          <table:covered-table-cell/>
          <table:table-cell office:value-type="float" office:value="144400.07999999999" table:style-name="ce20">
            <text:p>144400,0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2" table:number-rows-spanned="1" table:style-name="ce2">
            <text:p>36:25:6927000:2254</text:p>
          </table:table-cell>
          <table:covered-table-cell/>
          <table:table-cell office:value-type="float" office:value="148169.56" table:style-name="ce20">
            <text:p>148169,5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2" table:number-rows-spanned="1" table:style-name="ce2">
            <text:p>36:25:6932000:59</text:p>
          </table:table-cell>
          <table:covered-table-cell/>
          <table:table-cell office:value-type="float" office:value="210504.35" table:style-name="ce20">
            <text:p>210504,35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2" table:number-rows-spanned="1" table:style-name="ce2">
            <text:p>36:25:6932000:649</text:p>
          </table:table-cell>
          <table:covered-table-cell/>
          <table:table-cell office:value-type="float" office:value="213700" table:style-name="ce20">
            <text:p>21370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2" table:number-rows-spanned="1" table:style-name="ce2">
            <text:p>36:25:6932000:818</text:p>
          </table:table-cell>
          <table:covered-table-cell/>
          <table:table-cell office:value-type="float" office:value="213950" table:style-name="ce20">
            <text:p>21395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2" table:number-rows-spanned="1" table:style-name="ce2">
            <text:p>36:25:6936000:3579</text:p>
          </table:table-cell>
          <table:covered-table-cell/>
          <table:table-cell office:value-type="float" office:value="148272" table:style-name="ce20">
            <text:p>148272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2" table:number-rows-spanned="1" table:style-name="ce2">
            <text:p>36:25:6936000:3580</text:p>
          </table:table-cell>
          <table:covered-table-cell/>
          <table:table-cell office:value-type="float" office:value="223434" table:style-name="ce20">
            <text:p>223434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2" table:number-rows-spanned="1" table:style-name="ce2">
            <text:p>36:25:6945013:1569</text:p>
          </table:table-cell>
          <table:covered-table-cell/>
          <table:table-cell office:value-type="float" office:value="66638" table:style-name="ce20">
            <text:p>66638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2" table:number-rows-spanned="1" table:style-name="ce2">
            <text:p>36:25:6945014:456</text:p>
          </table:table-cell>
          <table:covered-table-cell/>
          <table:table-cell office:value-type="float" office:value="191992" table:style-name="ce20">
            <text:p>191992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2" table:number-rows-spanned="1" table:style-name="ce2">
            <text:p>36:25:6951000:396</text:p>
          </table:table-cell>
          <table:covered-table-cell/>
          <table:table-cell office:value-type="float" office:value="230499.99" table:style-name="ce20">
            <text:p>230499,99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2" table:number-rows-spanned="1" table:style-name="ce2">
            <text:p>36:25:6988000:196</text:p>
          </table:table-cell>
          <table:covered-table-cell/>
          <table:table-cell office:value-type="float" office:value="154424.4" table:style-name="ce20">
            <text:p>154424,4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2" table:number-rows-spanned="1" table:style-name="ce2">
            <text:p>36:28:1900003:177</text:p>
          </table:table-cell>
          <table:covered-table-cell/>
          <table:table-cell office:value-type="float" office:value="597910.68000000005" table:style-name="ce20">
            <text:p>597910,6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2" table:number-rows-spanned="1" table:style-name="ce2">
            <text:p>36:28:8300018:436</text:p>
          </table:table-cell>
          <table:covered-table-cell/>
          <table:table-cell office:value-type="float" office:value="874677.91" table:style-name="ce20">
            <text:p>874677,91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2" table:number-rows-spanned="1" table:style-name="ce2">
            <text:p>36:28:8429001:117</text:p>
          </table:table-cell>
          <table:covered-table-cell/>
          <table:table-cell office:value-type="float" office:value="249276.95" table:style-name="ce20">
            <text:p>249276,95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2" table:number-rows-spanned="1" table:style-name="ce2">
            <text:p>36:29:0000000:5761</text:p>
          </table:table-cell>
          <table:covered-table-cell/>
          <table:table-cell office:value-type="float" office:value="22331941.399999999" table:style-name="ce20">
            <text:p>22331941,4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2" table:number-rows-spanned="1" table:style-name="ce2">
            <text:p>36:29:1100001:43</text:p>
          </table:table-cell>
          <table:covered-table-cell/>
          <table:table-cell office:value-type="float" office:value="334708" table:style-name="ce20">
            <text:p>334708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2" table:number-rows-spanned="1" table:style-name="ce2">
            <text:p>36:29:5300011:485</text:p>
          </table:table-cell>
          <table:covered-table-cell/>
          <table:table-cell office:value-type="float" office:value="339504.36" table:style-name="ce20">
            <text:p>339504,3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2" table:number-rows-spanned="1" table:style-name="ce2">
            <text:p>36:29:9203009:356</text:p>
          </table:table-cell>
          <table:covered-table-cell/>
          <table:table-cell office:value-type="float" office:value="486710.64" table:style-name="ce20">
            <text:p>486710,6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2" table:number-rows-spanned="1" table:style-name="ce2">
            <text:p>36:31:0700013:896</text:p>
          </table:table-cell>
          <table:covered-table-cell/>
          <table:table-cell office:value-type="float" office:value="230424.3" table:style-name="ce20">
            <text:p>230424,3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2" table:number-rows-spanned="1" table:style-name="ce2">
            <text:p>36:31:2400002:853</text:p>
          </table:table-cell>
          <table:covered-table-cell/>
          <table:table-cell office:value-type="float" office:value="268999.28999999998" table:style-name="ce20">
            <text:p>268999,29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2" table:number-rows-spanned="1" table:style-name="ce2">
            <text:p>36:31:3801000:3</text:p>
          </table:table-cell>
          <table:covered-table-cell/>
          <table:table-cell office:value-type="float" office:value="67388.160000000003" table:style-name="ce20">
            <text:p>67388,1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2" table:number-rows-spanned="1" table:style-name="ce2">
            <text:p>36:31:3902000:342</text:p>
          </table:table-cell>
          <table:covered-table-cell/>
          <table:table-cell office:value-type="float" office:value="32836.300000000003" table:style-name="ce20">
            <text:p>32836,3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2" table:number-rows-spanned="1" table:style-name="ce2">
            <text:p>36:31:4100008:497</text:p>
          </table:table-cell>
          <table:covered-table-cell/>
          <table:table-cell office:value-type="float" office:value="473923.1" table:style-name="ce20">
            <text:p>473923,1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2" table:number-rows-spanned="1" table:style-name="ce2">
            <text:p>36:32:6600002:321</text:p>
          </table:table-cell>
          <table:covered-table-cell/>
          <table:table-cell office:value-type="float" office:value="869522.9" table:style-name="ce20">
            <text:p>869522,9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2" table:number-rows-spanned="1" table:style-name="ce2">
            <text:p>36:32:6600002:78</text:p>
          </table:table-cell>
          <table:covered-table-cell/>
          <table:table-cell office:value-type="float" office:value="359557.99" table:style-name="ce20">
            <text:p>359557,99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2" table:number-rows-spanned="1" table:style-name="ce2">
            <text:p>36:34:0000000:1220</text:p>
          </table:table-cell>
          <table:covered-table-cell/>
          <table:table-cell office:value-type="float" office:value="23262283138.16" table:style-name="ce20">
            <text:p>23262283138,1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2" table:number-rows-spanned="1" table:style-name="ce2">
            <text:p>36:34:0000000:56424</text:p>
          </table:table-cell>
          <table:covered-table-cell/>
          <table:table-cell office:value-type="float" office:value="1985657.97" table:style-name="ce20">
            <text:p>1985657,97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2" table:number-rows-spanned="1" table:style-name="ce2">
            <text:p>36:34:0102002:553</text:p>
          </table:table-cell>
          <table:covered-table-cell/>
          <table:table-cell office:value-type="float" office:value="6454149.1399999997" table:style-name="ce20">
            <text:p>6454149,1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2" table:number-rows-spanned="1" table:style-name="ce2">
            <text:p>36:34:0102002:966</text:p>
          </table:table-cell>
          <table:covered-table-cell/>
          <table:table-cell office:value-type="float" office:value="3469180" table:style-name="ce20">
            <text:p>346918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2" table:number-rows-spanned="1" table:style-name="ce2">
            <text:p>36:34:0103012:586</text:p>
          </table:table-cell>
          <table:covered-table-cell/>
          <table:table-cell office:value-type="float" office:value="2985465.6" table:style-name="ce20">
            <text:p>2985465,6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2" table:number-rows-spanned="1" table:style-name="ce2">
            <text:p>36:34:0104004:9</text:p>
          </table:table-cell>
          <table:covered-table-cell/>
          <table:table-cell office:value-type="float" office:value="807479.8" table:style-name="ce20">
            <text:p>807479,8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2" table:number-rows-spanned="1" table:style-name="ce2">
            <text:p>36:34:0104084:253</text:p>
          </table:table-cell>
          <table:covered-table-cell/>
          <table:table-cell office:value-type="float" office:value="1096816.5" table:style-name="ce20">
            <text:p>1096816,5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2" table:number-rows-spanned="1" table:style-name="ce2">
            <text:p>36:34:0104084:254</text:p>
          </table:table-cell>
          <table:covered-table-cell/>
          <table:table-cell office:value-type="float" office:value="918659.07" table:style-name="ce20">
            <text:p>918659,07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2" table:number-rows-spanned="1" table:style-name="ce2">
            <text:p>36:34:0106028:8635</text:p>
          </table:table-cell>
          <table:covered-table-cell/>
          <table:table-cell office:value-type="float" office:value="78223.44" table:style-name="ce20">
            <text:p>78223,4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2" table:number-rows-spanned="1" table:style-name="ce2">
            <text:p>36:34:0204002:17888</text:p>
          </table:table-cell>
          <table:covered-table-cell/>
          <table:table-cell office:value-type="float" office:value="73016.679999999993" table:style-name="ce20">
            <text:p>73016,6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2" table:number-rows-spanned="1" table:style-name="ce2">
            <text:p>36:34:0204002:17889</text:p>
          </table:table-cell>
          <table:covered-table-cell/>
          <table:table-cell office:value-type="float" office:value="66519.8" table:style-name="ce20">
            <text:p>66519,8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2" table:number-rows-spanned="1" table:style-name="ce2">
            <text:p>36:34:0204002:17890</text:p>
          </table:table-cell>
          <table:covered-table-cell/>
          <table:table-cell office:value-type="float" office:value="86386.559999999998" table:style-name="ce20">
            <text:p>86386,5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2" table:number-rows-spanned="1" table:style-name="ce2">
            <text:p>36:34:0204002:94</text:p>
          </table:table-cell>
          <table:covered-table-cell/>
          <table:table-cell office:value-type="float" office:value="74187456.670000002" table:style-name="ce20">
            <text:p>74187456,67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2" table:number-rows-spanned="1" table:style-name="ce2">
            <text:p>36:34:0204010:268</text:p>
          </table:table-cell>
          <table:covered-table-cell/>
          <table:table-cell office:value-type="float" office:value="1053400.95" table:style-name="ce20">
            <text:p>1053400,95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2" table:number-rows-spanned="1" table:style-name="ce2">
            <text:p>36:34:0204010:269</text:p>
          </table:table-cell>
          <table:covered-table-cell/>
          <table:table-cell office:value-type="float" office:value="967645.4" table:style-name="ce20">
            <text:p>967645,4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2" table:number-rows-spanned="1" table:style-name="ce2">
            <text:p>36:34:0205002:386</text:p>
          </table:table-cell>
          <table:covered-table-cell/>
          <table:table-cell office:value-type="float" office:value="835466.08" table:style-name="ce20">
            <text:p>835466,0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2" table:number-rows-spanned="1" table:style-name="ce2">
            <text:p>36:34:0205002:387</text:p>
          </table:table-cell>
          <table:covered-table-cell/>
          <table:table-cell office:value-type="float" office:value="792525" table:style-name="ce20">
            <text:p>792525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2" table:number-rows-spanned="1" table:style-name="ce2">
            <text:p>36:34:0306086:21324</text:p>
          </table:table-cell>
          <table:covered-table-cell/>
          <table:table-cell office:value-type="float" office:value="55869.87" table:style-name="ce20">
            <text:p>55869,87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2" table:number-rows-spanned="1" table:style-name="ce2">
            <text:p>36:34:0306086:21325</text:p>
          </table:table-cell>
          <table:covered-table-cell/>
          <table:table-cell office:value-type="float" office:value="63959.040000000001" table:style-name="ce20">
            <text:p>63959,0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2" table:number-rows-spanned="1" table:style-name="ce2">
            <text:p>36:34:0306086:21326</text:p>
          </table:table-cell>
          <table:covered-table-cell/>
          <table:table-cell office:value-type="float" office:value="61210.13" table:style-name="ce20">
            <text:p>61210,13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2" table:number-rows-spanned="1" table:style-name="ce2">
            <text:p>36:34:0306086:21327</text:p>
          </table:table-cell>
          <table:covered-table-cell/>
          <table:table-cell office:value-type="float" office:value="71812.17" table:style-name="ce20">
            <text:p>71812,17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2" table:number-rows-spanned="1" table:style-name="ce2">
            <text:p>36:34:0306086:6</text:p>
          </table:table-cell>
          <table:covered-table-cell/>
          <table:table-cell office:value-type="float" office:value="26259115" table:style-name="ce20">
            <text:p>26259115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2" table:number-rows-spanned="1" table:style-name="ce2">
            <text:p>36:34:0318004:3</text:p>
          </table:table-cell>
          <table:covered-table-cell/>
          <table:table-cell office:value-type="float" office:value="348848.24" table:style-name="ce20">
            <text:p>348848,24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2" table:number-rows-spanned="1" table:style-name="ce2">
            <text:p>36:34:0332003:2</text:p>
          </table:table-cell>
          <table:covered-table-cell/>
          <table:table-cell office:value-type="float" office:value="228786.15" table:style-name="ce20">
            <text:p>228786,15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2" table:number-rows-spanned="1" table:style-name="ce2">
            <text:p>36:34:0332027:7</text:p>
          </table:table-cell>
          <table:covered-table-cell/>
          <table:table-cell office:value-type="float" office:value="216103.32" table:style-name="ce20">
            <text:p>216103,32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2" table:number-rows-spanned="1" table:style-name="ce2">
            <text:p>36:34:0340003:2</text:p>
          </table:table-cell>
          <table:covered-table-cell/>
          <table:table-cell office:value-type="float" office:value="232689.6" table:style-name="ce20">
            <text:p>232689,6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2" table:number-rows-spanned="1" table:style-name="ce2">
            <text:p>36:34:0504005:557</text:p>
          </table:table-cell>
          <table:covered-table-cell/>
          <table:table-cell office:value-type="float" office:value="1371560" table:style-name="ce20">
            <text:p>1371560,00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2" table:number-rows-spanned="1" table:style-name="ce2">
            <text:p>36:34:0504009:61</text:p>
          </table:table-cell>
          <table:covered-table-cell/>
          <table:table-cell office:value-type="float" office:value="716934.57" table:style-name="ce20">
            <text:p>716934,57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2" table:number-rows-spanned="1" table:style-name="ce2">
            <text:p>36:34:0603030:404</text:p>
          </table:table-cell>
          <table:covered-table-cell/>
          <table:table-cell office:value-type="float" office:value="864305.16" table:style-name="ce20">
            <text:p>864305,16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2" table:number-rows-spanned="1" table:style-name="ce2">
            <text:p>36:34:0603030:405</text:p>
          </table:table-cell>
          <table:covered-table-cell/>
          <table:table-cell office:value-type="float" office:value="1104196.3799999999" table:style-name="ce20">
            <text:p>1104196,38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21">
            <text:p>127</text:p>
          </table:table-cell>
          <table:table-cell office:value-type="string" table:number-columns-spanned="2" table:number-rows-spanned="1" table:style-name="ce2">
            <text:p>36:34:0606016:1466</text:p>
          </table:table-cell>
          <table:covered-table-cell/>
          <table:table-cell office:value-type="float" office:value="91503.81" table:style-name="ce22">
            <text:p>91503,81</text:p>
          </table:table-cell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7">
          <table:table-cell office:value-type="string" table:number-columns-spanned="7" table:number-rows-spanned="1" table:style-name="ce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3" table:number-rows-spanned="1" table:style-name="ce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3" table:number-rows-spanned="1" table:style-name="ce2">
            <text:p>36:01:0010242: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3" table:number-rows-spanned="1" table:style-name="ce2">
            <text:p>36:01:0240003: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3" table:number-rows-spanned="1" table:style-name="ce2">
            <text:p>36:01:0240003:2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3" table:number-rows-spanned="1" table:style-name="ce2">
            <text:p>36:03:0100003:13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3" table:number-rows-spanned="1" table:style-name="ce2">
            <text:p>36:03:1300007:12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3" table:number-rows-spanned="1" table:style-name="ce2">
            <text:p>36:04:0102024:174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3" table:number-rows-spanned="1" table:style-name="ce2">
            <text:p>36:04:0102053:144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3" table:number-rows-spanned="1" table:style-name="ce2">
            <text:p>36:04:1400001:3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3" table:number-rows-spanned="1" table:style-name="ce2">
            <text:p>36:05:4504002:12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3" table:number-rows-spanned="1" table:style-name="ce2">
            <text:p>36:05:4504002:18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3" table:number-rows-spanned="1" table:style-name="ce2">
            <text:p>36:06:0100013:92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3" table:number-rows-spanned="1" table:style-name="ce2">
            <text:p>36:07:2900002:46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3" table:number-rows-spanned="1" table:style-name="ce2">
            <text:p>36:07:6100004:33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3" table:number-rows-spanned="1" table:style-name="ce2">
            <text:p>36:07:6700016:10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3" table:number-rows-spanned="1" table:style-name="ce2">
            <text:p>36:07:7001001:8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3" table:number-rows-spanned="1" table:style-name="ce2">
            <text:p>36:09:0000000:25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3" table:number-rows-spanned="1" table:style-name="ce2">
            <text:p>36:09:0110002:2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3" table:number-rows-spanned="1" table:style-name="ce2">
            <text:p>36:09:1200010:5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3" table:number-rows-spanned="1" table:style-name="ce2">
            <text:p>36:10:0100225:3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3" table:number-rows-spanned="1" table:style-name="ce2">
            <text:p>36:10:0100322:2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3" table:number-rows-spanned="1" table:style-name="ce2">
            <text:p>36:10:1000062:1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3" table:number-rows-spanned="1" table:style-name="ce2">
            <text:p>36:10:4700023:4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3" table:number-rows-spanned="1" table:style-name="ce2">
            <text:p>36:11:0100032:12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3" table:number-rows-spanned="1" table:style-name="ce2">
            <text:p>36:11:2100005:2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3" table:number-rows-spanned="1" table:style-name="ce2">
            <text:p>36:12:0100055: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3" table:number-rows-spanned="1" table:style-name="ce2">
            <text:p>36:12:0400003:3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3" table:number-rows-spanned="1" table:style-name="ce2">
            <text:p>36:12:0400008:2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3" table:number-rows-spanned="1" table:style-name="ce2">
            <text:p>36:12:2600005:31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3" table:number-rows-spanned="1" table:style-name="ce2">
            <text:p>36:12:2600005:5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3" table:number-rows-spanned="1" table:style-name="ce2">
            <text:p>36:12:6000007:2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3" table:number-rows-spanned="1" table:style-name="ce2">
            <text:p>36:14:0014001: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3" table:number-rows-spanned="1" table:style-name="ce2">
            <text:p>36:14:0014401: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3" table:number-rows-spanned="1" table:style-name="ce2">
            <text:p>36:14:0016208: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3" table:number-rows-spanned="1" table:style-name="ce2">
            <text:p>36:14:0400002:11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3" table:number-rows-spanned="1" table:style-name="ce2">
            <text:p>36:14:0710005:1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3" table:number-rows-spanned="1" table:style-name="ce2">
            <text:p>36:14:0781100:15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3" table:number-rows-spanned="1" table:style-name="ce2">
            <text:p>36:14:0781100:16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3" table:number-rows-spanned="1" table:style-name="ce2">
            <text:p>36:14:0781100:17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3" table:number-rows-spanned="1" table:style-name="ce2">
            <text:p>36:14:0781100:20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3" table:number-rows-spanned="1" table:style-name="ce2">
            <text:p>36:14:0781100:21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3" table:number-rows-spanned="1" table:style-name="ce2">
            <text:p>36:14:0781100:21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3" table:number-rows-spanned="1" table:style-name="ce2">
            <text:p>36:14:0781100:22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3" table:number-rows-spanned="1" table:style-name="ce2">
            <text:p>36:14:0781100:22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3" table:number-rows-spanned="1" table:style-name="ce2">
            <text:p>36:14:0781100:22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3" table:number-rows-spanned="1" table:style-name="ce2">
            <text:p>36:14:0781100:23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3" table:number-rows-spanned="1" table:style-name="ce2">
            <text:p>36:14:0781100:23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3" table:number-rows-spanned="1" table:style-name="ce2">
            <text:p>36:14:0781100:23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3" table:number-rows-spanned="1" table:style-name="ce2">
            <text:p>36:14:0781100:23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3" table:number-rows-spanned="1" table:style-name="ce2">
            <text:p>36:14:0781100:7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3" table:number-rows-spanned="1" table:style-name="ce2">
            <text:p>36:14:0781100:8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3" table:number-rows-spanned="1" table:style-name="ce2">
            <text:p>36:14:0810017:20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3" table:number-rows-spanned="1" table:style-name="ce2">
            <text:p>36:14:0810017:21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3" table:number-rows-spanned="1" table:style-name="ce2">
            <text:p>36:15:0100013:3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3" table:number-rows-spanned="1" table:style-name="ce2">
            <text:p>36:15:0100048:6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3" table:number-rows-spanned="1" table:style-name="ce2">
            <text:p>36:15:3300002:15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3" table:number-rows-spanned="1" table:style-name="ce2">
            <text:p>36:15:6000026:1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3" table:number-rows-spanned="1" table:style-name="ce2">
            <text:p>36:15:6000026:1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3" table:number-rows-spanned="1" table:style-name="ce2">
            <text:p>36:15:6000027:1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3" table:number-rows-spanned="1" table:style-name="ce2">
            <text:p>36:15:6100009:3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3" table:number-rows-spanned="1" table:style-name="ce2">
            <text:p>36:16:0000000:78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3" table:number-rows-spanned="1" table:style-name="ce2">
            <text:p>36:16:0101005:151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3" table:number-rows-spanned="1" table:style-name="ce2">
            <text:p>36:16:0101006:288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3" table:number-rows-spanned="1" table:style-name="ce2">
            <text:p>36:16:0101007:611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3" table:number-rows-spanned="1" table:style-name="ce2">
            <text:p>36:16:0102008:47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3" table:number-rows-spanned="1" table:style-name="ce2">
            <text:p>36:16:0102013:176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3" table:number-rows-spanned="1" table:style-name="ce2">
            <text:p>36:16:0102019:180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3" table:number-rows-spanned="1" table:style-name="ce2">
            <text:p>36:16:0102024:78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3" table:number-rows-spanned="1" table:style-name="ce2">
            <text:p>36:16:0601005:42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3" table:number-rows-spanned="1" table:style-name="ce2">
            <text:p>36:16:0901022:9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3" table:number-rows-spanned="1" table:style-name="ce2">
            <text:p>36:16:0901024:2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3" table:number-rows-spanned="1" table:style-name="ce2">
            <text:p>36:16:0901040: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3" table:number-rows-spanned="1" table:style-name="ce2">
            <text:p>36:16:1301019:156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3" table:number-rows-spanned="1" table:style-name="ce2">
            <text:p>36:16:2001013:85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3" table:number-rows-spanned="1" table:style-name="ce2">
            <text:p>36:16:3201004:44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3" table:number-rows-spanned="1" table:style-name="ce2">
            <text:p>36:16:3201005:48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3" table:number-rows-spanned="1" table:style-name="ce2">
            <text:p>36:16:3201005:48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3" table:number-rows-spanned="1" table:style-name="ce2">
            <text:p>36:16:3201008:20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3" table:number-rows-spanned="1" table:style-name="ce2">
            <text:p>36:16:3201009:22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3" table:number-rows-spanned="1" table:style-name="ce2">
            <text:p>36:16:3301008:13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3" table:number-rows-spanned="1" table:style-name="ce2">
            <text:p>36:16:4801012:37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3" table:number-rows-spanned="1" table:style-name="ce2">
            <text:p>36:16:5300001:110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3" table:number-rows-spanned="1" table:style-name="ce2">
            <text:p>36:16:5400003:333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3" table:number-rows-spanned="1" table:style-name="ce2">
            <text:p>36:16:5400003:333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3" table:number-rows-spanned="1" table:style-name="ce2">
            <text:p>36:16:5400003:377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3" table:number-rows-spanned="1" table:style-name="ce2">
            <text:p>36:16:5400003:388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3" table:number-rows-spanned="1" table:style-name="ce2">
            <text:p>36:16:5400003:70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3" table:number-rows-spanned="1" table:style-name="ce2">
            <text:p>36:16:5400004:740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3" table:number-rows-spanned="1" table:style-name="ce2">
            <text:p>36:16:5400008:278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3" table:number-rows-spanned="1" table:style-name="ce2">
            <text:p>36:16:5405002:68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3" table:number-rows-spanned="1" table:style-name="ce2">
            <text:p>36:17:0100028: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3" table:number-rows-spanned="1" table:style-name="ce2">
            <text:p>36:17:0100029:85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3" table:number-rows-spanned="1" table:style-name="ce2">
            <text:p>36:17:0100045:1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3" table:number-rows-spanned="1" table:style-name="ce2">
            <text:p>36:17:0200034: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3" table:number-rows-spanned="1" table:style-name="ce2">
            <text:p>36:17:0300001:73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3" table:number-rows-spanned="1" table:style-name="ce2">
            <text:p>36:17:2600002:26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3" table:number-rows-spanned="1" table:style-name="ce2">
            <text:p>36:18:0100039:1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3" table:number-rows-spanned="1" table:style-name="ce2">
            <text:p>36:18:3600004:5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3" table:number-rows-spanned="1" table:style-name="ce2">
            <text:p>36:19:0102027:3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3" table:number-rows-spanned="1" table:style-name="ce2">
            <text:p>36:19:0102041:8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3" table:number-rows-spanned="1" table:style-name="ce2">
            <text:p>36:19:0104033:77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3" table:number-rows-spanned="1" table:style-name="ce2">
            <text:p>36:19:2900025:32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3" table:number-rows-spanned="1" table:style-name="ce2">
            <text:p>36:19:5400002: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3" table:number-rows-spanned="1" table:style-name="ce2">
            <text:p>36:20:0100015: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3" table:number-rows-spanned="1" table:style-name="ce2">
            <text:p>36:20:0100028:116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3" table:number-rows-spanned="1" table:style-name="ce2">
            <text:p>36:20:0100053:31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3" table:number-rows-spanned="1" table:style-name="ce2">
            <text:p>36:20:1000003:19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3" table:number-rows-spanned="1" table:style-name="ce2">
            <text:p>36:20:1200014:7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3" table:number-rows-spanned="1" table:style-name="ce2">
            <text:p>36:20:1700001:2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3" table:number-rows-spanned="1" table:style-name="ce2">
            <text:p>36:20:2200008:4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3" table:number-rows-spanned="1" table:style-name="ce2">
            <text:p>36:20:3300002:5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3" table:number-rows-spanned="1" table:style-name="ce2">
            <text:p>36:20:4500001:16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3" table:number-rows-spanned="1" table:style-name="ce2">
            <text:p>36:20:5900009:41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3" table:number-rows-spanned="1" table:style-name="ce2">
            <text:p>36:21:0100031: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3" table:number-rows-spanned="1" table:style-name="ce2">
            <text:p>36:21:1100004:1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3" table:number-rows-spanned="1" table:style-name="ce2">
            <text:p>36:21:8200004:2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3" table:number-rows-spanned="1" table:style-name="ce2">
            <text:p>36:22:0000000:31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3" table:number-rows-spanned="1" table:style-name="ce2">
            <text:p>36:22:0000000:345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3" table:number-rows-spanned="1" table:style-name="ce2">
            <text:p>36:22:3100015:24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3" table:number-rows-spanned="1" table:style-name="ce2">
            <text:p>36:22:3100016:18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3" table:number-rows-spanned="1" table:style-name="ce2">
            <text:p>36:22:3100016:6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3" table:number-rows-spanned="1" table:style-name="ce2">
            <text:p>36:22:3200004:20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3" table:number-rows-spanned="1" table:style-name="ce2">
            <text:p>36:22:3200004:20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3" table:number-rows-spanned="1" table:style-name="ce2">
            <text:p>36:22:3200004:20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3" table:number-rows-spanned="1" table:style-name="ce2">
            <text:p>36:22:3300018:2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3" table:number-rows-spanned="1" table:style-name="ce2">
            <text:p>36:22:3400014:24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3" table:number-rows-spanned="1" table:style-name="ce2">
            <text:p>36:24:0100023:5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19">
            <text:p>127</text:p>
          </table:table-cell>
          <table:table-cell office:value-type="string" table:number-columns-spanned="3" table:number-rows-spanned="1" table:style-name="ce2">
            <text:p>36:25:0100036: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19">
            <text:p>128</text:p>
          </table:table-cell>
          <table:table-cell office:value-type="string" table:number-columns-spanned="3" table:number-rows-spanned="1" table:style-name="ce2">
            <text:p>36:25:0100037:19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19">
            <text:p>129</text:p>
          </table:table-cell>
          <table:table-cell office:value-type="string" table:number-columns-spanned="3" table:number-rows-spanned="1" table:style-name="ce2">
            <text:p>36:25:0100046:1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19">
            <text:p>130</text:p>
          </table:table-cell>
          <table:table-cell office:value-type="string" table:number-columns-spanned="3" table:number-rows-spanned="1" table:style-name="ce2">
            <text:p>36:25:0100067: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19">
            <text:p>131</text:p>
          </table:table-cell>
          <table:table-cell office:value-type="string" table:number-columns-spanned="3" table:number-rows-spanned="1" table:style-name="ce2">
            <text:p>36:25:0100087:26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19">
            <text:p>132</text:p>
          </table:table-cell>
          <table:table-cell office:value-type="string" table:number-columns-spanned="3" table:number-rows-spanned="1" table:style-name="ce2">
            <text:p>36:25:0200001:129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19">
            <text:p>133</text:p>
          </table:table-cell>
          <table:table-cell office:value-type="string" table:number-columns-spanned="3" table:number-rows-spanned="1" table:style-name="ce2">
            <text:p>36:25:0600002:29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19">
            <text:p>134</text:p>
          </table:table-cell>
          <table:table-cell office:value-type="string" table:number-columns-spanned="3" table:number-rows-spanned="1" table:style-name="ce2">
            <text:p>36:25:0600007:62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19">
            <text:p>135</text:p>
          </table:table-cell>
          <table:table-cell office:value-type="string" table:number-columns-spanned="3" table:number-rows-spanned="1" table:style-name="ce2">
            <text:p>36:25:0600008:1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19">
            <text:p>136</text:p>
          </table:table-cell>
          <table:table-cell office:value-type="string" table:number-columns-spanned="3" table:number-rows-spanned="1" table:style-name="ce2">
            <text:p>36:25:0800008: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19">
            <text:p>137</text:p>
          </table:table-cell>
          <table:table-cell office:value-type="string" table:number-columns-spanned="3" table:number-rows-spanned="1" table:style-name="ce2">
            <text:p>36:25:3600007:20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19">
            <text:p>138</text:p>
          </table:table-cell>
          <table:table-cell office:value-type="string" table:number-columns-spanned="3" table:number-rows-spanned="1" table:style-name="ce2">
            <text:p>36:25:3700006:1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19">
            <text:p>139</text:p>
          </table:table-cell>
          <table:table-cell office:value-type="string" table:number-columns-spanned="3" table:number-rows-spanned="1" table:style-name="ce2">
            <text:p>36:25:4600011:36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19">
            <text:p>140</text:p>
          </table:table-cell>
          <table:table-cell office:value-type="string" table:number-columns-spanned="3" table:number-rows-spanned="1" table:style-name="ce2">
            <text:p>36:25:6828000:33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19">
            <text:p>141</text:p>
          </table:table-cell>
          <table:table-cell office:value-type="string" table:number-columns-spanned="3" table:number-rows-spanned="1" table:style-name="ce2">
            <text:p>36:25:6901001:3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19">
            <text:p>142</text:p>
          </table:table-cell>
          <table:table-cell office:value-type="string" table:number-columns-spanned="3" table:number-rows-spanned="1" table:style-name="ce2">
            <text:p>36:25:6914000:51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19">
            <text:p>143</text:p>
          </table:table-cell>
          <table:table-cell office:value-type="string" table:number-columns-spanned="3" table:number-rows-spanned="1" table:style-name="ce2">
            <text:p>36:25:6923000:15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19">
            <text:p>144</text:p>
          </table:table-cell>
          <table:table-cell office:value-type="string" table:number-columns-spanned="3" table:number-rows-spanned="1" table:style-name="ce2">
            <text:p>36:25:6923000:25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19">
            <text:p>145</text:p>
          </table:table-cell>
          <table:table-cell office:value-type="string" table:number-columns-spanned="3" table:number-rows-spanned="1" table:style-name="ce2">
            <text:p>36:25:6932000:10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19">
            <text:p>146</text:p>
          </table:table-cell>
          <table:table-cell office:value-type="string" table:number-columns-spanned="3" table:number-rows-spanned="1" table:style-name="ce2">
            <text:p>36:25:6932000:11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19">
            <text:p>147</text:p>
          </table:table-cell>
          <table:table-cell office:value-type="string" table:number-columns-spanned="3" table:number-rows-spanned="1" table:style-name="ce2">
            <text:p>36:25:6932000:11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19">
            <text:p>148</text:p>
          </table:table-cell>
          <table:table-cell office:value-type="string" table:number-columns-spanned="3" table:number-rows-spanned="1" table:style-name="ce2">
            <text:p>36:25:6932000:4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19">
            <text:p>149</text:p>
          </table:table-cell>
          <table:table-cell office:value-type="string" table:number-columns-spanned="3" table:number-rows-spanned="1" table:style-name="ce2">
            <text:p>36:25:6932000:4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19">
            <text:p>150</text:p>
          </table:table-cell>
          <table:table-cell office:value-type="string" table:number-columns-spanned="3" table:number-rows-spanned="1" table:style-name="ce2">
            <text:p>36:25:6932000:4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19">
            <text:p>151</text:p>
          </table:table-cell>
          <table:table-cell office:value-type="string" table:number-columns-spanned="3" table:number-rows-spanned="1" table:style-name="ce2">
            <text:p>36:25:6932000:4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19">
            <text:p>152</text:p>
          </table:table-cell>
          <table:table-cell office:value-type="string" table:number-columns-spanned="3" table:number-rows-spanned="1" table:style-name="ce2">
            <text:p>36:25:6932000:4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19">
            <text:p>153</text:p>
          </table:table-cell>
          <table:table-cell office:value-type="string" table:number-columns-spanned="3" table:number-rows-spanned="1" table:style-name="ce2">
            <text:p>36:25:6932000:5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19">
            <text:p>154</text:p>
          </table:table-cell>
          <table:table-cell office:value-type="string" table:number-columns-spanned="3" table:number-rows-spanned="1" table:style-name="ce2">
            <text:p>36:25:6932000:6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19">
            <text:p>155</text:p>
          </table:table-cell>
          <table:table-cell office:value-type="string" table:number-columns-spanned="3" table:number-rows-spanned="1" table:style-name="ce2">
            <text:p>36:25:6932000:6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19">
            <text:p>156</text:p>
          </table:table-cell>
          <table:table-cell office:value-type="string" table:number-columns-spanned="3" table:number-rows-spanned="1" table:style-name="ce2">
            <text:p>36:25:6932000:61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19">
            <text:p>157</text:p>
          </table:table-cell>
          <table:table-cell office:value-type="string" table:number-columns-spanned="3" table:number-rows-spanned="1" table:style-name="ce2">
            <text:p>36:25:6932000:62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19">
            <text:p>158</text:p>
          </table:table-cell>
          <table:table-cell office:value-type="string" table:number-columns-spanned="3" table:number-rows-spanned="1" table:style-name="ce2">
            <text:p>36:25:6932000:6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19">
            <text:p>159</text:p>
          </table:table-cell>
          <table:table-cell office:value-type="string" table:number-columns-spanned="3" table:number-rows-spanned="1" table:style-name="ce2">
            <text:p>36:25:6932000:65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19">
            <text:p>160</text:p>
          </table:table-cell>
          <table:table-cell office:value-type="string" table:number-columns-spanned="3" table:number-rows-spanned="1" table:style-name="ce2">
            <text:p>36:25:6932000:67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19">
            <text:p>161</text:p>
          </table:table-cell>
          <table:table-cell office:value-type="string" table:number-columns-spanned="3" table:number-rows-spanned="1" table:style-name="ce2">
            <text:p>36:25:6932000:71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19">
            <text:p>162</text:p>
          </table:table-cell>
          <table:table-cell office:value-type="string" table:number-columns-spanned="3" table:number-rows-spanned="1" table:style-name="ce2">
            <text:p>36:25:6932000:74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19">
            <text:p>163</text:p>
          </table:table-cell>
          <table:table-cell office:value-type="string" table:number-columns-spanned="3" table:number-rows-spanned="1" table:style-name="ce2">
            <text:p>36:25:6932000:7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19">
            <text:p>164</text:p>
          </table:table-cell>
          <table:table-cell office:value-type="string" table:number-columns-spanned="3" table:number-rows-spanned="1" table:style-name="ce2">
            <text:p>36:25:6932000:7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19">
            <text:p>165</text:p>
          </table:table-cell>
          <table:table-cell office:value-type="string" table:number-columns-spanned="3" table:number-rows-spanned="1" table:style-name="ce2">
            <text:p>36:25:6932000:77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19">
            <text:p>166</text:p>
          </table:table-cell>
          <table:table-cell office:value-type="string" table:number-columns-spanned="3" table:number-rows-spanned="1" table:style-name="ce2">
            <text:p>36:25:6932000:77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19">
            <text:p>167</text:p>
          </table:table-cell>
          <table:table-cell office:value-type="string" table:number-columns-spanned="3" table:number-rows-spanned="1" table:style-name="ce2">
            <text:p>36:25:6932000:7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19">
            <text:p>168</text:p>
          </table:table-cell>
          <table:table-cell office:value-type="string" table:number-columns-spanned="3" table:number-rows-spanned="1" table:style-name="ce2">
            <text:p>36:25:6932000:7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19">
            <text:p>169</text:p>
          </table:table-cell>
          <table:table-cell office:value-type="string" table:number-columns-spanned="3" table:number-rows-spanned="1" table:style-name="ce2">
            <text:p>36:25:6932000:9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19">
            <text:p>170</text:p>
          </table:table-cell>
          <table:table-cell office:value-type="string" table:number-columns-spanned="3" table:number-rows-spanned="1" table:style-name="ce2">
            <text:p>36:25:6932000:9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19">
            <text:p>171</text:p>
          </table:table-cell>
          <table:table-cell office:value-type="string" table:number-columns-spanned="3" table:number-rows-spanned="1" table:style-name="ce2">
            <text:p>36:25:6932000:9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19">
            <text:p>172</text:p>
          </table:table-cell>
          <table:table-cell office:value-type="string" table:number-columns-spanned="3" table:number-rows-spanned="1" table:style-name="ce2">
            <text:p>36:25:6935000:6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19">
            <text:p>173</text:p>
          </table:table-cell>
          <table:table-cell office:value-type="string" table:number-columns-spanned="3" table:number-rows-spanned="1" table:style-name="ce2">
            <text:p>36:25:6945000:51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19">
            <text:p>174</text:p>
          </table:table-cell>
          <table:table-cell office:value-type="string" table:number-columns-spanned="3" table:number-rows-spanned="1" table:style-name="ce2">
            <text:p>36:25:6945006:2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19">
            <text:p>175</text:p>
          </table:table-cell>
          <table:table-cell office:value-type="string" table:number-columns-spanned="3" table:number-rows-spanned="1" table:style-name="ce2">
            <text:p>36:25:6945015:33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19">
            <text:p>176</text:p>
          </table:table-cell>
          <table:table-cell office:value-type="string" table:number-columns-spanned="3" table:number-rows-spanned="1" table:style-name="ce2">
            <text:p>36:25:6945016:193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19">
            <text:p>177</text:p>
          </table:table-cell>
          <table:table-cell office:value-type="string" table:number-columns-spanned="3" table:number-rows-spanned="1" table:style-name="ce2">
            <text:p>36:25:6945016:561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19">
            <text:p>178</text:p>
          </table:table-cell>
          <table:table-cell office:value-type="string" table:number-columns-spanned="3" table:number-rows-spanned="1" table:style-name="ce2">
            <text:p>36:25:6945016:589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19">
            <text:p>179</text:p>
          </table:table-cell>
          <table:table-cell office:value-type="string" table:number-columns-spanned="3" table:number-rows-spanned="1" table:style-name="ce2">
            <text:p>36:25:6945018:226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19">
            <text:p>180</text:p>
          </table:table-cell>
          <table:table-cell office:value-type="string" table:number-columns-spanned="3" table:number-rows-spanned="1" table:style-name="ce2">
            <text:p>36:25:6945026:2074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19">
            <text:p>181</text:p>
          </table:table-cell>
          <table:table-cell office:value-type="string" table:number-columns-spanned="3" table:number-rows-spanned="1" table:style-name="ce2">
            <text:p>36:25:6945026:2074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19">
            <text:p>182</text:p>
          </table:table-cell>
          <table:table-cell office:value-type="string" table:number-columns-spanned="3" table:number-rows-spanned="1" table:style-name="ce2">
            <text:p>36:25:6945026:39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19">
            <text:p>183</text:p>
          </table:table-cell>
          <table:table-cell office:value-type="string" table:number-columns-spanned="3" table:number-rows-spanned="1" table:style-name="ce2">
            <text:p>36:25:6951000:94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19">
            <text:p>184</text:p>
          </table:table-cell>
          <table:table-cell office:value-type="string" table:number-columns-spanned="3" table:number-rows-spanned="1" table:style-name="ce2">
            <text:p>36:26:0100027:1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19">
            <text:p>185</text:p>
          </table:table-cell>
          <table:table-cell office:value-type="string" table:number-columns-spanned="3" table:number-rows-spanned="1" table:style-name="ce2">
            <text:p>36:26:3700002: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19">
            <text:p>186</text:p>
          </table:table-cell>
          <table:table-cell office:value-type="string" table:number-columns-spanned="3" table:number-rows-spanned="1" table:style-name="ce2">
            <text:p>36:26:3700005:2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19">
            <text:p>187</text:p>
          </table:table-cell>
          <table:table-cell office:value-type="string" table:number-columns-spanned="3" table:number-rows-spanned="1" table:style-name="ce2">
            <text:p>36:26:3700005:4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19">
            <text:p>188</text:p>
          </table:table-cell>
          <table:table-cell office:value-type="string" table:number-columns-spanned="3" table:number-rows-spanned="1" table:style-name="ce2">
            <text:p>36:27:0012021:1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19">
            <text:p>189</text:p>
          </table:table-cell>
          <table:table-cell office:value-type="string" table:number-columns-spanned="3" table:number-rows-spanned="1" table:style-name="ce2">
            <text:p>36:27:0012604:1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19">
            <text:p>190</text:p>
          </table:table-cell>
          <table:table-cell office:value-type="string" table:number-columns-spanned="3" table:number-rows-spanned="1" table:style-name="ce2">
            <text:p>36:28:0000000:675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19">
            <text:p>191</text:p>
          </table:table-cell>
          <table:table-cell office:value-type="string" table:number-columns-spanned="3" table:number-rows-spanned="1" table:style-name="ce2">
            <text:p>36:28:0104006:3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19">
            <text:p>192</text:p>
          </table:table-cell>
          <table:table-cell office:value-type="string" table:number-columns-spanned="3" table:number-rows-spanned="1" table:style-name="ce2">
            <text:p>36:28:0200045:16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19">
            <text:p>193</text:p>
          </table:table-cell>
          <table:table-cell office:value-type="string" table:number-columns-spanned="3" table:number-rows-spanned="1" table:style-name="ce2">
            <text:p>36:28:1900041:4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19">
            <text:p>194</text:p>
          </table:table-cell>
          <table:table-cell office:value-type="string" table:number-columns-spanned="3" table:number-rows-spanned="1" table:style-name="ce2">
            <text:p>36:28:6600037:34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19">
            <text:p>195</text:p>
          </table:table-cell>
          <table:table-cell office:value-type="string" table:number-columns-spanned="3" table:number-rows-spanned="1" table:style-name="ce2">
            <text:p>36:28:8100012:32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19">
            <text:p>196</text:p>
          </table:table-cell>
          <table:table-cell office:value-type="string" table:number-columns-spanned="3" table:number-rows-spanned="1" table:style-name="ce2">
            <text:p>36:28:8300017:174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19">
            <text:p>197</text:p>
          </table:table-cell>
          <table:table-cell office:value-type="string" table:number-columns-spanned="3" table:number-rows-spanned="1" table:style-name="ce2">
            <text:p>36:28:8300017:278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19">
            <text:p>198</text:p>
          </table:table-cell>
          <table:table-cell office:value-type="string" table:number-columns-spanned="3" table:number-rows-spanned="1" table:style-name="ce2">
            <text:p>36:28:8300019:148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19">
            <text:p>199</text:p>
          </table:table-cell>
          <table:table-cell office:value-type="string" table:number-columns-spanned="3" table:number-rows-spanned="1" table:style-name="ce2">
            <text:p>36:28:8337000:6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19">
            <text:p>200</text:p>
          </table:table-cell>
          <table:table-cell office:value-type="string" table:number-columns-spanned="3" table:number-rows-spanned="1" table:style-name="ce2">
            <text:p>36:29:2000004: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19">
            <text:p>201</text:p>
          </table:table-cell>
          <table:table-cell office:value-type="string" table:number-columns-spanned="3" table:number-rows-spanned="1" table:style-name="ce2">
            <text:p>36:29:7000050:1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19">
            <text:p>202</text:p>
          </table:table-cell>
          <table:table-cell office:value-type="string" table:number-columns-spanned="3" table:number-rows-spanned="1" table:style-name="ce2">
            <text:p>36:29:7300003:3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19">
            <text:p>203</text:p>
          </table:table-cell>
          <table:table-cell office:value-type="string" table:number-columns-spanned="3" table:number-rows-spanned="1" table:style-name="ce2">
            <text:p>36:30:4500022:9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19">
            <text:p>204</text:p>
          </table:table-cell>
          <table:table-cell office:value-type="string" table:number-columns-spanned="3" table:number-rows-spanned="1" table:style-name="ce2">
            <text:p>36:31:2000006:3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19">
            <text:p>205</text:p>
          </table:table-cell>
          <table:table-cell office:value-type="string" table:number-columns-spanned="3" table:number-rows-spanned="1" table:style-name="ce2">
            <text:p>36:31:2800009: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19">
            <text:p>206</text:p>
          </table:table-cell>
          <table:table-cell office:value-type="string" table:number-columns-spanned="3" table:number-rows-spanned="1" table:style-name="ce2">
            <text:p>36:31:3803001:1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19">
            <text:p>207</text:p>
          </table:table-cell>
          <table:table-cell office:value-type="string" table:number-columns-spanned="3" table:number-rows-spanned="1" table:style-name="ce2">
            <text:p>36:31:3821002:18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19">
            <text:p>208</text:p>
          </table:table-cell>
          <table:table-cell office:value-type="string" table:number-columns-spanned="3" table:number-rows-spanned="1" table:style-name="ce2">
            <text:p>36:31:3821002:9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19">
            <text:p>209</text:p>
          </table:table-cell>
          <table:table-cell office:value-type="string" table:number-columns-spanned="3" table:number-rows-spanned="1" table:style-name="ce2">
            <text:p>36:31:4100011:53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19">
            <text:p>210</text:p>
          </table:table-cell>
          <table:table-cell office:value-type="string" table:number-columns-spanned="3" table:number-rows-spanned="1" table:style-name="ce2">
            <text:p>36:32:0100106:61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19">
            <text:p>211</text:p>
          </table:table-cell>
          <table:table-cell office:value-type="string" table:number-columns-spanned="3" table:number-rows-spanned="1" table:style-name="ce2">
            <text:p>36:32:0100110: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19">
            <text:p>212</text:p>
          </table:table-cell>
          <table:table-cell office:value-type="string" table:number-columns-spanned="3" table:number-rows-spanned="1" table:style-name="ce2">
            <text:p>36:34:0000000:4252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19">
            <text:p>213</text:p>
          </table:table-cell>
          <table:table-cell office:value-type="string" table:number-columns-spanned="3" table:number-rows-spanned="1" table:style-name="ce2">
            <text:p>36:34:0000000:4332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19">
            <text:p>214</text:p>
          </table:table-cell>
          <table:table-cell office:value-type="string" table:number-columns-spanned="3" table:number-rows-spanned="1" table:style-name="ce2">
            <text:p>36:34:0000000:5248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19">
            <text:p>215</text:p>
          </table:table-cell>
          <table:table-cell office:value-type="string" table:number-columns-spanned="3" table:number-rows-spanned="1" table:style-name="ce2">
            <text:p>36:34:0000000:5432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19">
            <text:p>216</text:p>
          </table:table-cell>
          <table:table-cell office:value-type="string" table:number-columns-spanned="3" table:number-rows-spanned="1" table:style-name="ce2">
            <text:p>36:34:0000000:5433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19">
            <text:p>217</text:p>
          </table:table-cell>
          <table:table-cell office:value-type="string" table:number-columns-spanned="3" table:number-rows-spanned="1" table:style-name="ce2">
            <text:p>36:34:0000000:5435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19">
            <text:p>218</text:p>
          </table:table-cell>
          <table:table-cell office:value-type="string" table:number-columns-spanned="3" table:number-rows-spanned="1" table:style-name="ce2">
            <text:p>36:34:0000000:5634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19">
            <text:p>219</text:p>
          </table:table-cell>
          <table:table-cell office:value-type="string" table:number-columns-spanned="3" table:number-rows-spanned="1" table:style-name="ce2">
            <text:p>36:34:0102022:2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19">
            <text:p>220</text:p>
          </table:table-cell>
          <table:table-cell office:value-type="string" table:number-columns-spanned="3" table:number-rows-spanned="1" table:style-name="ce2">
            <text:p>36:34:0103018:9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19">
            <text:p>221</text:p>
          </table:table-cell>
          <table:table-cell office:value-type="string" table:number-columns-spanned="3" table:number-rows-spanned="1" table:style-name="ce2">
            <text:p>36:34:0104124: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19">
            <text:p>222</text:p>
          </table:table-cell>
          <table:table-cell office:value-type="string" table:number-columns-spanned="3" table:number-rows-spanned="1" table:style-name="ce2">
            <text:p>36:34:0105031:944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19">
            <text:p>223</text:p>
          </table:table-cell>
          <table:table-cell office:value-type="string" table:number-columns-spanned="3" table:number-rows-spanned="1" table:style-name="ce2">
            <text:p>36:34:0105031:944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19">
            <text:p>224</text:p>
          </table:table-cell>
          <table:table-cell office:value-type="string" table:number-columns-spanned="3" table:number-rows-spanned="1" table:style-name="ce2">
            <text:p>36:34:0105031:957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19">
            <text:p>225</text:p>
          </table:table-cell>
          <table:table-cell office:value-type="string" table:number-columns-spanned="3" table:number-rows-spanned="1" table:style-name="ce2">
            <text:p>36:34:0105031:957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19">
            <text:p>226</text:p>
          </table:table-cell>
          <table:table-cell office:value-type="string" table:number-columns-spanned="3" table:number-rows-spanned="1" table:style-name="ce2">
            <text:p>36:34:0105031:957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19">
            <text:p>227</text:p>
          </table:table-cell>
          <table:table-cell office:value-type="string" table:number-columns-spanned="3" table:number-rows-spanned="1" table:style-name="ce2">
            <text:p>36:34:0105031:957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19">
            <text:p>228</text:p>
          </table:table-cell>
          <table:table-cell office:value-type="string" table:number-columns-spanned="3" table:number-rows-spanned="1" table:style-name="ce2">
            <text:p>36:34:0105031:957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29" table:style-name="ce19">
            <text:p>229</text:p>
          </table:table-cell>
          <table:table-cell office:value-type="string" table:number-columns-spanned="3" table:number-rows-spanned="1" table:style-name="ce2">
            <text:p>36:34:0105031:958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0" table:style-name="ce19">
            <text:p>230</text:p>
          </table:table-cell>
          <table:table-cell office:value-type="string" table:number-columns-spanned="3" table:number-rows-spanned="1" table:style-name="ce2">
            <text:p>36:34:0105031:958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1" table:style-name="ce19">
            <text:p>231</text:p>
          </table:table-cell>
          <table:table-cell office:value-type="string" table:number-columns-spanned="3" table:number-rows-spanned="1" table:style-name="ce2">
            <text:p>36:34:0105031:958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2" table:style-name="ce19">
            <text:p>232</text:p>
          </table:table-cell>
          <table:table-cell office:value-type="string" table:number-columns-spanned="3" table:number-rows-spanned="1" table:style-name="ce2">
            <text:p>36:34:0105031:958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3" table:style-name="ce19">
            <text:p>233</text:p>
          </table:table-cell>
          <table:table-cell office:value-type="string" table:number-columns-spanned="3" table:number-rows-spanned="1" table:style-name="ce2">
            <text:p>36:34:0107016:2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4" table:style-name="ce19">
            <text:p>234</text:p>
          </table:table-cell>
          <table:table-cell office:value-type="string" table:number-columns-spanned="3" table:number-rows-spanned="1" table:style-name="ce2">
            <text:p>36:34:0107071:16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5" table:style-name="ce19">
            <text:p>235</text:p>
          </table:table-cell>
          <table:table-cell office:value-type="string" table:number-columns-spanned="3" table:number-rows-spanned="1" table:style-name="ce2">
            <text:p>36:34:0107077:7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6" table:style-name="ce19">
            <text:p>236</text:p>
          </table:table-cell>
          <table:table-cell office:value-type="string" table:number-columns-spanned="3" table:number-rows-spanned="1" table:style-name="ce2">
            <text:p>36:34:0107077:84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7" table:style-name="ce19">
            <text:p>237</text:p>
          </table:table-cell>
          <table:table-cell office:value-type="string" table:number-columns-spanned="3" table:number-rows-spanned="1" table:style-name="ce2">
            <text:p>36:34:0108009:1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8" table:style-name="ce19">
            <text:p>238</text:p>
          </table:table-cell>
          <table:table-cell office:value-type="string" table:number-columns-spanned="3" table:number-rows-spanned="1" table:style-name="ce2">
            <text:p>36:34:0118001:197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39" table:style-name="ce19">
            <text:p>239</text:p>
          </table:table-cell>
          <table:table-cell office:value-type="string" table:number-columns-spanned="3" table:number-rows-spanned="1" table:style-name="ce2">
            <text:p>36:34:0201004:47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0" table:style-name="ce19">
            <text:p>240</text:p>
          </table:table-cell>
          <table:table-cell office:value-type="string" table:number-columns-spanned="3" table:number-rows-spanned="1" table:style-name="ce2">
            <text:p>36:34:0201035:2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1" table:style-name="ce19">
            <text:p>241</text:p>
          </table:table-cell>
          <table:table-cell office:value-type="string" table:number-columns-spanned="3" table:number-rows-spanned="1" table:style-name="ce2">
            <text:p>36:34:0201094:554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2" table:style-name="ce19">
            <text:p>242</text:p>
          </table:table-cell>
          <table:table-cell office:value-type="string" table:number-columns-spanned="3" table:number-rows-spanned="1" table:style-name="ce2">
            <text:p>36:34:0203013:1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3" table:style-name="ce19">
            <text:p>243</text:p>
          </table:table-cell>
          <table:table-cell office:value-type="string" table:number-columns-spanned="3" table:number-rows-spanned="1" table:style-name="ce2">
            <text:p>36:34:0203019:1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4" table:style-name="ce19">
            <text:p>244</text:p>
          </table:table-cell>
          <table:table-cell office:value-type="string" table:number-columns-spanned="3" table:number-rows-spanned="1" table:style-name="ce2">
            <text:p>36:34:0204001:1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5" table:style-name="ce19">
            <text:p>245</text:p>
          </table:table-cell>
          <table:table-cell office:value-type="string" table:number-columns-spanned="3" table:number-rows-spanned="1" table:style-name="ce2">
            <text:p>36:34:0303012:1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6" table:style-name="ce19">
            <text:p>246</text:p>
          </table:table-cell>
          <table:table-cell office:value-type="string" table:number-columns-spanned="3" table:number-rows-spanned="1" table:style-name="ce2">
            <text:p>36:34:0304032:10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7" table:style-name="ce19">
            <text:p>247</text:p>
          </table:table-cell>
          <table:table-cell office:value-type="string" table:number-columns-spanned="3" table:number-rows-spanned="1" table:style-name="ce2">
            <text:p>36:34:0305006:66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8" table:style-name="ce19">
            <text:p>248</text:p>
          </table:table-cell>
          <table:table-cell office:value-type="string" table:number-columns-spanned="3" table:number-rows-spanned="1" table:style-name="ce2">
            <text:p>36:34:0305043:32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49" table:style-name="ce19">
            <text:p>249</text:p>
          </table:table-cell>
          <table:table-cell office:value-type="string" table:number-columns-spanned="3" table:number-rows-spanned="1" table:style-name="ce2">
            <text:p>36:34:0310011:27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0" table:style-name="ce19">
            <text:p>250</text:p>
          </table:table-cell>
          <table:table-cell office:value-type="string" table:number-columns-spanned="3" table:number-rows-spanned="1" table:style-name="ce2">
            <text:p>36:34:0324004:2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1" table:style-name="ce19">
            <text:p>251</text:p>
          </table:table-cell>
          <table:table-cell office:value-type="string" table:number-columns-spanned="3" table:number-rows-spanned="1" table:style-name="ce2">
            <text:p>36:34:0333019:2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2" table:style-name="ce19">
            <text:p>252</text:p>
          </table:table-cell>
          <table:table-cell office:value-type="string" table:number-columns-spanned="3" table:number-rows-spanned="1" table:style-name="ce2">
            <text:p>36:34:0337002:2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3" table:style-name="ce19">
            <text:p>253</text:p>
          </table:table-cell>
          <table:table-cell office:value-type="string" table:number-columns-spanned="3" table:number-rows-spanned="1" table:style-name="ce2">
            <text:p>36:34:0349012:5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4" table:style-name="ce19">
            <text:p>254</text:p>
          </table:table-cell>
          <table:table-cell office:value-type="string" table:number-columns-spanned="3" table:number-rows-spanned="1" table:style-name="ce2">
            <text:p>36:34:0357001:236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5" table:style-name="ce19">
            <text:p>255</text:p>
          </table:table-cell>
          <table:table-cell office:value-type="string" table:number-columns-spanned="3" table:number-rows-spanned="1" table:style-name="ce2">
            <text:p>36:34:0405025:7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6" table:style-name="ce19">
            <text:p>256</text:p>
          </table:table-cell>
          <table:table-cell office:value-type="string" table:number-columns-spanned="3" table:number-rows-spanned="1" table:style-name="ce2">
            <text:p>36:34:0502001: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7" table:style-name="ce19">
            <text:p>257</text:p>
          </table:table-cell>
          <table:table-cell office:value-type="string" table:number-columns-spanned="3" table:number-rows-spanned="1" table:style-name="ce2">
            <text:p>36:34:0508001:135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8" table:style-name="ce19">
            <text:p>258</text:p>
          </table:table-cell>
          <table:table-cell office:value-type="string" table:number-columns-spanned="3" table:number-rows-spanned="1" table:style-name="ce2">
            <text:p>36:34:0515002:68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59" table:style-name="ce19">
            <text:p>259</text:p>
          </table:table-cell>
          <table:table-cell office:value-type="string" table:number-columns-spanned="3" table:number-rows-spanned="1" table:style-name="ce2">
            <text:p>36:34:0515013:90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0" table:style-name="ce19">
            <text:p>260</text:p>
          </table:table-cell>
          <table:table-cell office:value-type="string" table:number-columns-spanned="3" table:number-rows-spanned="1" table:style-name="ce2">
            <text:p>36:34:0516002:12398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1" table:style-name="ce19">
            <text:p>261</text:p>
          </table:table-cell>
          <table:table-cell office:value-type="string" table:number-columns-spanned="3" table:number-rows-spanned="1" table:style-name="ce2">
            <text:p>36:34:0516002:6824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2" table:style-name="ce19">
            <text:p>262</text:p>
          </table:table-cell>
          <table:table-cell office:value-type="string" table:number-columns-spanned="3" table:number-rows-spanned="1" table:style-name="ce2">
            <text:p>36:34:0537007:301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3" table:style-name="ce19">
            <text:p>263</text:p>
          </table:table-cell>
          <table:table-cell office:value-type="string" table:number-columns-spanned="3" table:number-rows-spanned="1" table:style-name="ce2">
            <text:p>36:34:0540004:27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4" table:style-name="ce19">
            <text:p>264</text:p>
          </table:table-cell>
          <table:table-cell office:value-type="string" table:number-columns-spanned="3" table:number-rows-spanned="1" table:style-name="ce2">
            <text:p>36:34:0602001:39062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6">
            <text:p>17.08.2026</text:p>
          </table:table-cell>
          <table:table-cell table:number-columns-repeated="16377"/>
        </table:table-row>
        <table:table-row table:style-name="ro1">
          <table:table-cell office:value-type="float" office:value="265" table:style-name="ce21">
            <text:p>265</text:p>
          </table:table-cell>
          <table:table-cell office:value-type="string" table:number-columns-spanned="3" table:number-rows-spanned="1" table:style-name="ce2">
            <text:p>36:34:0602001:53</text:p>
          </table:table-cell>
          <table:covered-table-cell table:number-columns-repeated="2"/>
          <table:table-cell office:value-type="string" table:number-columns-spanned="2" table:number-rows-spanned="1" table:style-name="ce2">
            <text:p>20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7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3">
            <text:p>EBADDAE0D297D597662B5222996C69C7001AC2F22765C0CCA88B2B1C355A026657C240F8C065B4B5F256A9D1659F9A6057083897B60B1FCCDF85FBB8CDC665A0</text:p>
          </table:table-cell>
          <table:covered-table-cell table:number-columns-repeated="2"/>
          <table:table-cell table:number-columns-repeated="16377" table:style-name="ce14"/>
        </table:table-row>
        <table:table-row table:number-rows-repeated="3" table:style-name="ro1">
          <table:table-cell table:number-columns-repeated="16384"/>
        </table:table-row>
        <table:table-row table:style-name="ro7">
          <table:table-cell office:value-type="string" table:number-columns-spanned="2" table:number-rows-spanned="1" table:style-name="ce1">
            <text:p>Главный специалист ОКО</text:p>
          </table:table-cell>
          <table:covered-table-cell/>
          <table:table-cell table:style-name="ce18"/>
          <table:table-cell table:number-columns-spanned="2" table:number-rows-spanned="1" table:style-name="ce1"/>
          <table:covered-table-cell/>
          <table:table-cell table:style-name="ce18"/>
          <table:table-cell office:value-type="string" table:style-name="ce23">
            <text:p>Севостьянова Мария Сергеевна</text:p>
          </table:table-cell>
          <table:table-cell table:number-columns-repeated="16377" table:style-name="ce18"/>
        </table:table-row>
        <table:table-row table:style-name="ro2">
          <table:table-cell office:value-type="string" table:number-columns-spanned="2" table:number-rows-spanned="1" table:style-name="ce8">
            <text:p>(полное наименование должности</text:p>
          </table:table-cell>
          <table:covered-table-cell/>
          <table:table-cell table:style-name="ce13"/>
          <table:table-cell office:value-type="string" table:number-columns-spanned="2" table:number-rows-spanned="1" table:style-name="ce8">
            <text:p>(подпись)</text:p>
          </table:table-cell>
          <table:covered-table-cell/>
          <table:table-cell table:style-name="ce13"/>
          <table:table-cell office:value-type="string" table:style-name="ce1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3"/>
          <table:table-cell office:value-type="string" table:style-name="ce1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3"/>
          <table:table-cell office:value-type="string" table:style-name="ce1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3"/>
          <table:table-cell office:value-type="string" table:style-name="ce13">
            <text:p>настоящий акт)</text:p>
          </table:table-cell>
          <table:table-cell table:number-columns-repeated="16377"/>
        </table:table-row>
        <table:table-row table:number-rows-repeated="104815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Платонова Светлана Александровна</meta:initial-creator>
    <dc:creator>Тамбовцев Валерий Владимирович</dc:creator>
    <meta:creation-date>2026-08-31T13:07:24Z</meta:creation-date>
    <dc:date>2026-08-31T13:07:24Z</dc:date>
  </office:meta>
</office:document-meta>
</file>